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AE000000D5C5A1CEDC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Tableau1.A2" style:family="table-cell">
      <style:table-cell-properties fo:padding="0.097cm" fo:border-left="0.05pt solid #000000" fo:border-right="none" fo:border-top="none" fo:border-bottom="0.05pt solid #000000"/>
    </style:style>
    <style:style style:name="Tableau1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fo:font-size="9pt" fo:font-weight="bold" officeooo:rsid="001ce861" officeooo:paragraph-rsid="001ce861" style:font-size-asian="9pt" style:font-weight-asian="bold" style:font-size-complex="9pt" style:font-weight-complex="bold"/>
    </style:style>
    <style:style style:name="P2" style:family="paragraph" style:parent-style-name="Standard">
      <style:text-properties fo:font-size="9pt" fo:font-weight="bold" officeooo:rsid="0013c1f9" officeooo:paragraph-rsid="0013c1f9" style:font-size-asian="9pt" style:font-weight-asian="bold" style:font-size-complex="9pt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size="9pt" officeooo:rsid="0013c1f9" officeooo:paragraph-rsid="0013c1f9" style:font-size-asian="9pt" style:font-size-complex="9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1pt" officeooo:rsid="0013c1f9" officeooo:paragraph-rsid="0013c1f9" style:font-size-asian="11pt" style:font-size-complex="11pt"/>
    </style:style>
    <style:style style:name="P5" style:family="paragraph" style:parent-style-name="Standard">
      <style:paragraph-properties fo:text-align="center" style:justify-single-word="false"/>
      <style:text-properties style:font-name="Arial" fo:font-size="11pt" officeooo:rsid="0013c1f9" officeooo:paragraph-rsid="001ce861" style:font-size-asian="11pt" style:font-size-complex="11pt"/>
    </style:style>
    <style:style style:name="P6" style:family="paragraph" style:parent-style-name="Standard">
      <style:paragraph-properties fo:text-align="justify" style:justify-single-word="false"/>
      <style:text-properties style:font-name="Arial" fo:font-size="11pt" officeooo:rsid="0014c0a0" officeooo:paragraph-rsid="0024363b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style:font-name="Arial" fo:font-size="11pt" officeooo:rsid="0014c0a0" officeooo:paragraph-rsid="001ce861" style:font-size-asian="11pt" style:font-size-complex="11pt"/>
    </style:style>
    <style:style style:name="P8" style:family="paragraph" style:parent-style-name="Standard">
      <style:paragraph-properties fo:text-align="justify" style:justify-single-word="false"/>
      <style:text-properties style:font-name="Arial" fo:font-size="11pt" officeooo:rsid="0014c0a0" officeooo:paragraph-rsid="0014c0a0" style:font-size-asian="11pt" style:font-size-complex="11pt"/>
    </style:style>
    <style:style style:name="P9" style:family="paragraph" style:parent-style-name="Standard">
      <style:paragraph-properties fo:text-align="justify" style:justify-single-word="false"/>
      <style:text-properties style:font-name="Arial" fo:font-size="11pt" officeooo:rsid="00158900" officeooo:paragraph-rsid="001ce861" style:font-size-asian="11pt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1pt" officeooo:rsid="0015ebfe" officeooo:paragraph-rsid="0015ebfe" style:font-size-asian="11pt" style:font-size-complex="11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1pt" officeooo:rsid="001b30e1" officeooo:paragraph-rsid="001b30e1" style:font-size-asian="11pt" style:font-size-complex="11pt"/>
    </style:style>
    <style:style style:name="P12" style:family="paragraph" style:parent-style-name="Standard">
      <style:paragraph-properties fo:text-align="center" style:justify-single-word="false"/>
      <style:text-properties style:font-name="Arial" fo:font-size="11pt" fo:font-weight="bold" officeooo:rsid="00158900" officeooo:paragraph-rsid="001ce861" style:font-size-asian="11pt" style:font-weight-asian="bold" style:font-size-complex="11pt" style:font-weight-complex="bold"/>
    </style:style>
    <style:style style:name="P13" style:family="paragraph" style:parent-style-name="Standard">
      <style:paragraph-properties fo:text-align="center" style:justify-single-word="false"/>
      <style:text-properties style:font-name="Arial" fo:font-size="11pt" fo:font-weight="bold" officeooo:rsid="001dc29a" officeooo:paragraph-rsid="001ce861" style:font-size-asian="11pt" style:font-weight-asian="bold" style:font-size-complex="11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Arial" fo:font-size="11pt" fo:font-weight="bold" officeooo:rsid="001ce861" officeooo:paragraph-rsid="001ce861" style:font-size-asian="11pt" style:font-weight-asian="bold" style:font-size-complex="11pt" style:font-weight-complex="bold"/>
    </style:style>
    <style:style style:name="P15" style:family="paragraph" style:parent-style-name="Standard">
      <style:paragraph-properties fo:text-align="start" style:justify-single-word="false"/>
      <style:text-properties fo:font-size="10pt" officeooo:rsid="0013c1f9" officeooo:paragraph-rsid="0013c1f9" style:font-size-asian="8.75pt" style:font-size-complex="10pt"/>
    </style:style>
    <style:style style:name="P16" style:family="paragraph" style:parent-style-name="Table_20_Contents">
      <style:paragraph-properties fo:text-align="center" style:justify-single-word="false"/>
      <style:text-properties style:font-name="Arial" fo:font-size="11pt" fo:font-weight="bold" officeooo:rsid="001ce861" officeooo:paragraph-rsid="001ce861" style:font-size-asian="11pt" style:font-weight-asian="bold" style:font-size-complex="11pt" style:font-weight-complex="bold"/>
    </style:style>
    <style:style style:name="P17" style:family="paragraph" style:parent-style-name="Table_20_Contents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18" style:family="paragraph" style:parent-style-name="Table_20_Contents">
      <style:paragraph-properties fo:text-align="justify" style:justify-single-word="false"/>
      <style:text-properties style:font-name="Arial" fo:font-size="11pt" officeooo:paragraph-rsid="00279a2f" style:font-size-asian="11pt" style:font-size-complex="11pt"/>
    </style:style>
    <style:style style:name="P19" style:family="paragraph" style:parent-style-name="Standard">
      <style:paragraph-properties fo:margin-left="5.3cm" fo:margin-right="0cm" fo:text-align="justify" style:justify-single-word="false" fo:text-indent="0cm" style:auto-text-indent="false" fo:background-color="transparent">
        <style:background-image/>
      </style:paragraph-properties>
      <style:text-properties style:font-name="Arial" fo:font-size="11pt" officeooo:rsid="001b30e1" officeooo:paragraph-rsid="001b30e1" style:font-size-asian="11pt" style:font-size-complex="11pt"/>
    </style:style>
    <style:style style:name="P20" style:family="paragraph" style:parent-style-name="Standard" style:master-page-name="">
      <style:paragraph-properties fo:margin-left="5.3cm" fo:margin-right="0cm" fo:text-align="justify" style:justify-single-word="false" fo:text-indent="0cm" style:auto-text-indent="false" style:page-number="auto" fo:background-color="transparent">
        <style:background-image/>
      </style:paragraph-properties>
      <style:text-properties style:font-name="Arial" fo:font-size="11pt" officeooo:rsid="001b30e1" officeooo:paragraph-rsid="001b30e1" style:font-size-asian="11pt" style:font-size-complex="11pt"/>
    </style:style>
    <style:style style:name="T1" style:family="text">
      <style:text-properties officeooo:rsid="0014c0a0"/>
    </style:style>
    <style:style style:name="T2" style:family="text">
      <style:text-properties style:text-position="super 58%"/>
    </style:style>
    <style:style style:name="T3" style:family="text">
      <style:text-properties officeooo:rsid="00158900"/>
    </style:style>
    <style:style style:name="T4" style:family="text">
      <style:text-properties officeooo:rsid="0015ebfe"/>
    </style:style>
    <style:style style:name="T5" style:family="text">
      <style:text-properties officeooo:rsid="0016c9eb"/>
    </style:style>
    <style:style style:name="T6" style:family="text">
      <style:text-properties officeooo:rsid="00180190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58900" style:font-weight-asian="bold" style:font-weight-complex="bold"/>
    </style:style>
    <style:style style:name="T9" style:family="text">
      <style:text-properties fo:font-weight="bold" officeooo:rsid="0016c9eb" style:font-weight-asian="bold" style:font-weight-complex="bold"/>
    </style:style>
    <style:style style:name="T10" style:family="text">
      <style:text-properties fo:font-weight="bold" officeooo:rsid="0015ebfe" style:font-weight-asian="bold" style:font-weight-complex="bold"/>
    </style:style>
    <style:style style:name="T11" style:family="text">
      <style:text-properties fo:font-weight="bold" officeooo:rsid="001dc29a" style:font-weight-asian="bold" style:font-weight-complex="bold"/>
    </style:style>
    <style:style style:name="T12" style:family="text">
      <style:text-properties fo:font-weight="bold" officeooo:rsid="001e831a" style:font-weight-asian="bold" style:font-weight-complex="bold"/>
    </style:style>
    <style:style style:name="T13" style:family="text">
      <style:text-properties fo:font-weight="bold" officeooo:rsid="0020811b" style:font-weight-asian="bold" style:font-weight-complex="bold"/>
    </style:style>
    <style:style style:name="T14" style:family="text">
      <style:text-properties fo:font-weight="bold" officeooo:rsid="0015ebfe" fo:background-color="transparent" loext:char-shading-value="0" style:font-weight-asian="bold" style:font-weight-complex="bold"/>
    </style:style>
    <style:style style:name="T15" style:family="text">
      <style:text-properties officeooo:rsid="001a120b"/>
    </style:style>
    <style:style style:name="T16" style:family="text">
      <style:text-properties officeooo:rsid="001ce861"/>
    </style:style>
    <style:style style:name="T17" style:family="text">
      <style:text-properties officeooo:rsid="001dc29a"/>
    </style:style>
    <style:style style:name="T18" style:family="text">
      <style:text-properties officeooo:rsid="001e831a"/>
    </style:style>
    <style:style style:name="T19" style:family="text">
      <style:text-properties officeooo:rsid="0020811b"/>
    </style:style>
    <style:style style:name="T20" style:family="text">
      <style:text-properties officeooo:rsid="00234a06"/>
    </style:style>
    <style:style style:name="T21" style:family="text">
      <style:text-properties officeooo:rsid="001a120b" fo:background-color="transparent" loext:char-shading-value="0"/>
    </style:style>
    <style:style style:name="T22" style:family="text">
      <style:text-properties officeooo:rsid="0015ebfe" fo:background-color="transparent" loext:char-shading-value="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frame draw:style-name="fr1" draw:name="Image1" text:anchor-type="paragraph" svg:x="0.025cm" svg:y="0.037cm" svg:width="3.194cm" svg:height="3.911cm" draw:z-index="0"><draw:image xlink:href="Pictures/10000000000000AE000000D5C5A1CEDC.jpg" xlink:type="simple" xlink:show="embed" xlink:actuate="onLoad"/></draw:frame><text:span text:style-name="T11">PÉTITION</text:span><text:span text:style-name="T7"> : </text:span><text:span text:style-name="T8">LA TRIPLE PEINE</text:span></text:p>
      <text:p text:style-name="P12"/>
      <text:p text:style-name="P13">CONFINÉ.E.S</text:p>
      <text:p text:style-name="P14">PONCTIONN<text:span text:style-name="T17">É.E.</text:span>S</text:p>
      <text:p text:style-name="P14">M<text:span text:style-name="T17">É</text:span>PRIS<text:span text:style-name="T17">É.E.</text:span>S</text:p>
      <text:p text:style-name="P1"/>
      <text:p text:style-name="P2"/>
      <text:p text:style-name="P3"/>
      <text:p text:style-name="P15"/>
      <text:p text:style-name="P4"/>
      <text:p text:style-name="P4">La gestion calamiteuse de la crise sanitaire – mensonges d'état, communication erratique sur le port et l'utilité des masques, absence de stock<text:span text:style-name="T17">s</text:span> – a conduit <text:span text:style-name="T3">au décès de milliers de nos concitoyens, </text:span>au confinement de la population, à l'arrêt de l'activité économique, au confinement administratif des agents de la fonction publique et parmi eux, <text:span text:style-name="T20">d</text:span>es agents de la DDFIP du 94. </text:p>
      <text:p text:style-name="P4"/>
      <text:p text:style-name="P4">Nous avons cependant été mobilisé.<text:span text:style-name="T17">e.</text:span>s, nos activités étant considérées comme prioritaires, soit en télétravail, soit par roulement dans nos services en fonction d'organisation<text:span text:style-name="T17">s</text:span> laissées <text:span text:style-name="T1">à l'appréciation des responsables de service en fonction d'abord du PCA puis du PRA.</text:span> <text:span text:style-name="T15">Faute de matériel fourni par l'administration, </text:span>certains d'entre nous ont mis à disposition leur connexion et leur matériel personnels pour permettre <text:span text:style-name="T3">à</text:span> notre administration <text:span text:style-name="T3">de </text:span>demeurer réactive et <text:span text:style-name="T17">de</text:span> faire face à des enjeux politiques <text:span text:style-name="T17">et</text:span> économiques sans précédent. </text:p>
      <text:p text:style-name="P4"/>
      <text:p text:style-name="P6">En ces temps difficiles, nous avons fait taire nos peurs et <text:span text:style-name="T17">nos </text:span>angoisses, la crainte des risques -réels- et ce, quels que soient nos modes de déplacement, en transports en commun, en voiture personnelle, à pied, <text:span text:style-name="T17">à</text:span> vélo. Les télétravailleurs <text:span text:style-name="T21">de tous les services</text:span> n'ont pas rechigné, mobilisés dès le 1<text:span text:style-name="T2">er</text:span> jour, conciliant souvent le rôle d'enseignant à domicile et les missions prioritaires de la DGFIP. <text:span text:style-name="T16">Certains, (vérificateurs, huissiers, agents des PCE et des PCRP) ont même accepté de sortir de leurs compétences habituelles pour aider notamment les SIE et les SIP. </text:span></text:p>
      <text:p text:style-name="P7"><text:span text:style-name="T16">L</text:span>es collègues des <text:span text:style-name="T5">SIP</text:span> <text:span text:style-name="T15">ou des trésoreries </text:span>n'ont pas failli, conscients de l'importance d'être présents <text:span text:style-name="T3">pour une population rendue plus fragile du fait de l'isolement du confinement, accueillant les usagers jusque sur les marches de leur centre, malgré le risque sanitaire.</text:span></text:p>
      <text:p text:style-name="P8"/>
      <text:p text:style-name="P9"><text:span text:style-name="T18">En guise de reconnaissance de notre</text:span> investissement, <text:span text:style-name="T18">nous subissons </text:span>une ponction sur nos <text:span text:style-name="T16">jours de </text:span>congés et une distribution de prime <text:span text:style-name="T4">à l'emporte-pièce. </text:span></text:p>
      <text:p text:style-name="P9"><text:span text:style-name="T4">Nos collègues des brigades </text:span><text:span text:style-name="T22">par exemple </text:span><text:span text:style-name="T4">se voient ponctionner</text:span><text:span text:style-name="T22"> forfaitairement </text:span><text:span text:style-name="T14">4</text:span><text:span text:style-name="T10"> j</text:span><text:span text:style-name="T4">ours de congés alors que l'ordonnance </text:span><text:span text:style-name="T22">ne prévoit aucun forfait ! </text:span><text:span text:style-name="T4">Dans d'autres services, à mobilisation égale, certains ont reçu la prime COVID et d'autre pas ! </text:span><text:span text:style-name="T10">Comment alors expliquer </text:span><text:span text:style-name="T12">la</text:span><text:span text:style-name="T10"> distribution à la tête du client de cette prime COVID ? </text:span></text:p>
      <text:p text:style-name="P8"/>
      <text:p text:style-name="P10">Nous n'avons pas choisi d'être confiné<text:span text:style-name="T6">s</text:span>, <text:span text:style-name="T19">nous</text:span> avons fait le choix d'être réactif<text:span text:style-name="T5">s</text:span> et volontaire<text:span text:style-name="T5">s</text:span>, de no<text:span text:style-name="T5">us </text:span>mobiliser. Nous<text:span text:style-name="T5"> ne le regrettons pas, mais nous constatons qu'une fois de plus, une fois de trop, le mépris reste la seule réponse aux efforts consentis : </text:span><text:span text:style-name="T9">confiné.</text:span><text:span text:style-name="T13">e.</text:span><text:span text:style-name="T9">s, ponctionné.</text:span><text:span text:style-name="T13">e.</text:span><text:span text:style-name="T9">s, prime servie à la tête du client en toute opacité</text:span><text:span text:style-name="T5">...</text:span></text:p>
      <text:p text:style-name="P4"/>
      <text:p text:style-name="P11">Nous, <text:span text:style-name="T19">agents de la DDFIP 94 </text:span>soussignés, <text:span text:style-name="T19">refusons la triple peine qui nous est infligée</text:span> <text:span text:style-name="T19">et </text:span>e<text:span text:style-name="T16">xigeons : </text:span></text:p>
      <text:p text:style-name="P11"/>
      <text:p text:style-name="P20">- l'annulation d<text:span text:style-name="T19">u vol de nos</text:span> congés</text:p>
      <text:p text:style-name="P19">- une prime <text:span text:style-name="T16">uniforme </text:span>pour tous les agents</text:p>
      <text:p text:style-name="P11"/>
      <table:table table:name="Tableau1" table:style-name="Tableau1">
        <table:table-column table:style-name="Tableau1.A" table:number-columns-repeated="3"/>
        <table:table-row>
          <table:table-cell table:style-name="Tableau1.A1" office:value-type="string">
            <text:p text:style-name="P16">Nom- prénom</text:p>
          </table:table-cell>
          <table:table-cell table:style-name="Tableau1.A1" office:value-type="string">
            <text:p text:style-name="P16">Service</text:p>
          </table:table-cell>
          <table:table-cell table:style-name="Tableau1.C1" office:value-type="string">
            <text:p text:style-name="P16">Signature</text:p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8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6"/>
          </table:table-cell>
          <table:table-cell table:style-name="Tableau1.A2" office:value-type="string">
            <text:p text:style-name="P16"/>
          </table:table-cell>
          <table:table-cell table:style-name="Tableau1.C2" office:value-type="string">
            <text:p text:style-name="P16"/>
          </table:table-cell>
        </table:table-row>
        <text:soft-page-break/>
        <table:table-row>
          <table:table-cell table:style-name="Tableau1.A2" office:value-type="string">
            <text:p text:style-name="P16">Nom- prénom</text:p>
          </table:table-cell>
          <table:table-cell table:style-name="Tableau1.A2" office:value-type="string">
            <text:p text:style-name="P16">Service</text:p>
          </table:table-cell>
          <table:table-cell table:style-name="Tableau1.C2" office:value-type="string">
            <text:p text:style-name="P16">Signature</text:p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  <table:table-row>
          <table:table-cell table:style-name="Tableau1.A2" office:value-type="string">
            <text:p text:style-name="P17"/>
          </table:table-cell>
          <table:table-cell table:style-name="Tableau1.A2" office:value-type="string">
            <text:p text:style-name="P17"/>
          </table:table-cell>
          <table:table-cell table:style-name="Tableau1.C2" office:value-type="string">
            <text:p text:style-name="P17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10T09:24:16.754000000</meta:creation-date>
    <dc:date>2020-07-20T09:19:59.997000000</dc:date>
    <meta:editing-duration>PT36M18S</meta:editing-duration>
    <meta:editing-cycles>11</meta:editing-cycles>
    <meta:generator>LibreOffice/4.3.7.2$Windows_x86 LibreOffice_project/8a35821d8636a03b8bf4e15b48f59794652c68ba</meta:generator>
    <meta:document-statistic meta:table-count="1" meta:image-count="1" meta:object-count="0" meta:page-count="2" meta:paragraph-count="20" meta:word-count="450" meta:character-count="2862" meta:non-whitespace-character-count="2424"/>
  </office:meta>
</office:document-meta>
</file>